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automatic-styles>
    <style:style style:name="P1" style:family="paragraph" style:parent-style-name="Standard">
      <style:paragraph-properties fo:margin-top="0mm" fo:margin-bottom="0mm" style:contextual-spacing="false" fo:text-align="center" style:justify-single-word="false"/>
      <style:text-properties fo:color="#c9211e" loext:opacity="100%" style:font-name="Calibri1" fo:font-size="52pt" fo:font-style="normal" fo:font-weight="bold" officeooo:rsid="0701ec5d" officeooo:paragraph-rsid="03242163" style:font-size-asian="52pt" style:font-style-asian="normal" style:font-weight-asian="bold" style:font-size-complex="52pt" style:font-style-complex="normal" style:font-weight-complex="bold"/>
    </style:style>
    <style:style style:name="P2" style:family="paragraph" style:parent-style-name="Standard">
      <style:paragraph-properties fo:margin-top="0mm" fo:margin-bottom="1.99mm" style:contextual-spacing="false"/>
      <style:text-properties fo:font-size="15pt" officeooo:paragraph-rsid="09c64d4b" style:font-size-asian="15pt" style:font-size-complex="15pt"/>
    </style:style>
    <style:style style:name="P3" style:family="paragraph" style:parent-style-name="Standard">
      <style:paragraph-properties fo:margin-top="0mm" fo:margin-bottom="1.99mm" style:contextual-spacing="false"/>
      <style:text-properties fo:font-size="15pt" officeooo:paragraph-rsid="070a9d84" style:font-size-asian="15pt" style:font-size-complex="15pt"/>
    </style:style>
    <style:style style:name="P4" style:family="paragraph" style:parent-style-name="Standard">
      <style:paragraph-properties fo:margin-top="0mm" fo:margin-bottom="1.99mm" style:contextual-spacing="false"/>
      <style:text-properties fo:font-size="15pt" officeooo:rsid="05fdc32e" officeooo:paragraph-rsid="05fdc32e" style:font-size-asian="15pt" style:font-size-complex="15pt"/>
    </style:style>
    <style:style style:name="P5" style:family="paragraph" style:parent-style-name="Standard">
      <style:text-properties style:font-name="Calibri1" fo:font-size="15pt" style:text-underline-style="none" fo:font-weight="bold" officeooo:rsid="07a2c63e" officeooo:paragraph-rsid="08e830df" style:font-size-asian="15pt" style:font-weight-asian="bold" style:font-size-complex="15pt" style:font-weight-complex="bold"/>
    </style:style>
    <style:style style:name="P6" style:family="paragraph" style:parent-style-name="Standard">
      <style:text-properties fo:font-size="13pt" officeooo:rsid="06010079" officeooo:paragraph-rsid="08f1ab4a" style:font-size-asian="13pt" style:font-size-complex="13pt"/>
    </style:style>
    <style:style style:name="P7" style:family="paragraph" style:parent-style-name="Standard">
      <style:text-properties style:font-name="Calibri1" fo:font-size="13pt" style:text-underline-style="none" fo:font-weight="normal" officeooo:rsid="08f207d7" officeooo:paragraph-rsid="08f207d7" style:font-size-asian="13pt" style:font-weight-asian="normal" style:font-size-complex="13pt" style:font-weight-complex="normal"/>
    </style:style>
    <style:style style:name="P8" style:family="paragraph" style:parent-style-name="Standard">
      <style:text-properties style:font-name="Calibri1" fo:font-size="15pt" style:text-underline-style="none" fo:font-weight="normal" officeooo:rsid="07c8ac22" officeooo:paragraph-rsid="08e830df" style:font-size-asian="15pt" style:font-weight-asian="normal" style:font-size-complex="15pt" style:font-weight-complex="normal"/>
    </style:style>
    <style:style style:name="P9" style:family="paragraph" style:parent-style-name="Standard">
      <style:text-properties style:font-name="Calibri1" fo:font-size="15pt" style:text-underline-style="none" fo:font-weight="normal" officeooo:rsid="07978e61" officeooo:paragraph-rsid="0928fabe" style:font-name-asian="Calibri" style:font-size-asian="15pt" style:font-weight-asian="normal" style:font-name-complex="Calibri" style:font-size-complex="15pt" style:font-weight-complex="normal"/>
    </style:style>
    <style:style style:name="P10" style:family="paragraph" style:parent-style-name="Standard">
      <style:text-properties style:font-name="Calibri1" fo:font-size="15pt" style:text-underline-style="none" fo:font-weight="normal" officeooo:rsid="07341243" officeooo:paragraph-rsid="07b12422" style:font-name-asian="Calibri" style:font-size-asian="15pt" style:font-weight-asian="normal" style:font-name-complex="Calibri" style:font-size-complex="15pt" style:font-weight-complex="normal"/>
    </style:style>
    <style:style style:name="P11" style:family="paragraph" style:parent-style-name="Standard">
      <style:text-properties style:font-name="Calibri1" fo:font-size="15pt" style:text-underline-style="none" fo:font-weight="normal" officeooo:rsid="07a5c96b" officeooo:paragraph-rsid="07a5c96b" style:font-size-asian="15pt" style:font-weight-asian="normal" style:font-size-complex="15pt" style:font-weight-complex="normal"/>
    </style:style>
    <style:style style:name="P12" style:family="paragraph" style:parent-style-name="Standard">
      <style:paragraph-properties fo:break-before="page"/>
      <style:text-properties fo:color="#c9211e" loext:opacity="100%" style:font-name="Calibri1" fo:font-size="24pt" style:text-underline-style="none" fo:font-weight="bold" officeooo:rsid="0633d6b7" officeooo:paragraph-rsid="099595ef" style:font-size-asian="24pt" style:font-weight-asian="bold" style:font-size-complex="24pt" style:font-weight-complex="bold"/>
    </style:style>
    <style:style style:name="P13" style:family="paragraph" style:parent-style-name="Standard">
      <style:text-properties style:font-name="Calibri1" fo:font-size="15pt" style:text-underline-style="none" fo:font-weight="normal" officeooo:rsid="0633d6b7" officeooo:paragraph-rsid="099595ef" style:font-size-asian="15pt" style:font-weight-asian="normal" style:font-size-complex="15pt" style:font-weight-complex="normal"/>
    </style:style>
    <style:style style:name="P14" style:family="paragraph" style:parent-style-name="Standard">
      <style:text-properties style:font-name="Calibri1" fo:font-size="15pt" style:text-underline-style="none" fo:font-weight="normal" officeooo:rsid="06351933" officeooo:paragraph-rsid="09c1594b" style:font-size-asian="15pt" style:font-weight-asian="normal" style:font-size-complex="15pt" style:font-weight-complex="normal"/>
    </style:style>
    <style:style style:name="P15" style:family="paragraph" style:parent-style-name="Standard">
      <style:text-properties style:font-name="Calibri1" fo:font-size="15pt" style:text-underline-style="none" fo:font-weight="normal" officeooo:rsid="06351933" officeooo:paragraph-rsid="09c11043" style:font-size-asian="15pt" style:font-weight-asian="normal" style:font-size-complex="15pt" style:font-weight-complex="normal"/>
    </style:style>
    <style:style style:name="P16" style:family="paragraph" style:parent-style-name="Standard">
      <style:text-properties style:font-name="Calibri1" fo:font-size="15pt" style:text-underline-style="none" fo:font-weight="normal" officeooo:rsid="06378cfe" officeooo:paragraph-rsid="09c11043" style:font-size-asian="15pt" style:font-weight-asian="normal" style:font-size-complex="15pt" style:font-weight-complex="normal"/>
    </style:style>
    <style:style style:name="P17" style:family="paragraph" style:parent-style-name="Standard">
      <style:text-properties style:font-name="Calibri1" fo:font-size="15pt" style:text-underline-style="none" fo:font-weight="normal" officeooo:rsid="069bb595" officeooo:paragraph-rsid="099595ef" style:font-size-asian="15pt" style:font-weight-asian="normal" style:font-size-complex="15pt" style:font-weight-complex="normal"/>
    </style:style>
    <style:style style:name="P18" style:family="paragraph" style:parent-style-name="Standard">
      <style:text-properties style:font-name="Calibri1" fo:font-size="15pt" style:text-underline-style="none" fo:font-weight="normal" officeooo:rsid="0635d0f9" officeooo:paragraph-rsid="099595ef" style:font-size-asian="15pt" style:font-weight-asian="normal" style:font-size-complex="15pt" style:font-weight-complex="normal"/>
    </style:style>
    <style:style style:name="P19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normal" officeooo:rsid="0635d0f9" officeooo:paragraph-rsid="09f603fd" style:font-size-asian="15pt" style:font-weight-asian="normal" style:font-size-complex="15pt" style:font-weight-complex="normal"/>
    </style:style>
    <style:style style:name="P20" style:family="paragraph" style:parent-style-name="Standard">
      <style:text-properties style:font-name="Calibri1" fo:font-size="15pt" style:text-underline-style="none" fo:font-weight="normal" officeooo:rsid="0635d0f9" officeooo:paragraph-rsid="09f603fd" style:font-size-asian="15pt" style:font-weight-asian="normal" style:font-size-complex="15pt" style:font-weight-complex="normal"/>
    </style:style>
    <style:style style:name="P21" style:family="paragraph" style:parent-style-name="Standard">
      <style:text-properties style:font-name="Calibri1" fo:font-size="15pt" style:text-underline-style="none" fo:font-weight="normal" officeooo:rsid="066d8cbc" officeooo:paragraph-rsid="099595ef" style:font-size-asian="15pt" style:font-weight-asian="normal" style:font-size-complex="15pt" style:font-weight-complex="normal"/>
    </style:style>
    <style:style style:name="P22" style:family="paragraph" style:parent-style-name="Standard">
      <style:text-properties style:font-name="Calibri1" fo:font-size="15pt" style:text-underline-style="none" fo:font-weight="normal" officeooo:rsid="066f49af" officeooo:paragraph-rsid="099595ef" style:font-size-asian="15pt" style:font-weight-asian="normal" style:font-size-complex="15pt" style:font-weight-complex="normal"/>
    </style:style>
    <style:style style:name="P23" style:family="paragraph" style:parent-style-name="Standard">
      <style:text-properties style:font-name="Calibri1" fo:font-size="15pt" style:text-underline-style="none" fo:font-weight="normal" officeooo:rsid="06a5b96b" officeooo:paragraph-rsid="099595ef" style:font-size-asian="15pt" style:font-weight-asian="normal" style:font-size-complex="15pt" style:font-weight-complex="normal"/>
    </style:style>
    <style:style style:name="P24" style:family="paragraph" style:parent-style-name="Standard">
      <style:text-properties style:font-name="Calibri1" fo:font-size="15pt" style:text-underline-style="none" fo:font-weight="normal" officeooo:rsid="067faf08" officeooo:paragraph-rsid="099595ef" style:font-size-asian="15pt" style:font-weight-asian="normal" style:font-size-complex="15pt" style:font-weight-complex="normal"/>
    </style:style>
    <style:style style:name="P25" style:family="paragraph" style:parent-style-name="Standard">
      <style:text-properties style:font-name="Calibri1" fo:font-size="15pt" style:text-underline-style="none" fo:font-weight="normal" officeooo:rsid="06706419" officeooo:paragraph-rsid="099595ef" style:font-size-asian="15pt" style:font-weight-asian="normal" style:font-size-complex="15pt" style:font-weight-complex="normal"/>
    </style:style>
    <style:style style:name="P26" style:family="paragraph" style:parent-style-name="Standard">
      <style:text-properties style:font-name="Calibri1" fo:font-size="15pt" style:text-underline-style="none" fo:font-weight="normal" officeooo:rsid="06720fb3" officeooo:paragraph-rsid="099595ef" style:font-size-asian="15pt" style:font-weight-asian="normal" style:font-size-complex="15pt" style:font-weight-complex="normal"/>
    </style:style>
    <style:style style:name="P27" style:family="paragraph" style:parent-style-name="Standard">
      <style:text-properties style:font-name="Calibri1" fo:font-size="15pt" style:text-underline-style="none" fo:font-weight="normal" officeooo:rsid="067405d7" officeooo:paragraph-rsid="099595ef" style:font-size-asian="15pt" style:font-weight-asian="normal" style:font-size-complex="15pt" style:font-weight-complex="normal"/>
    </style:style>
    <style:style style:name="P28" style:family="paragraph" style:parent-style-name="Standard">
      <style:text-properties style:font-name="Calibri1" fo:font-size="15pt" style:text-underline-style="none" fo:font-weight="normal" officeooo:rsid="067831dd" officeooo:paragraph-rsid="099595ef" style:font-size-asian="15pt" style:font-weight-asian="normal" style:font-size-complex="15pt" style:font-weight-complex="normal"/>
    </style:style>
    <style:style style:name="P29" style:family="paragraph" style:parent-style-name="Standard">
      <style:text-properties style:font-name="Calibri1" fo:font-size="15pt" style:text-underline-style="none" fo:font-weight="normal" officeooo:rsid="067c5565" officeooo:paragraph-rsid="099595ef" style:font-size-asian="15pt" style:font-weight-asian="normal" style:font-size-complex="15pt" style:font-weight-complex="normal"/>
    </style:style>
    <style:style style:name="P30" style:family="paragraph" style:parent-style-name="Standard">
      <style:text-properties style:font-name="Calibri1" fo:font-size="15pt" style:text-underline-style="none" fo:font-weight="normal" officeooo:rsid="067ea79c" officeooo:paragraph-rsid="099595ef" style:font-size-asian="15pt" style:font-weight-asian="normal" style:font-size-complex="15pt" style:font-weight-complex="normal"/>
    </style:style>
    <style:style style:name="P31" style:family="paragraph" style:parent-style-name="Standard">
      <style:text-properties style:font-name="Calibri1" fo:font-size="15pt" style:text-underline-style="none" fo:font-weight="normal" officeooo:rsid="06751a48" officeooo:paragraph-rsid="099595ef" style:font-size-asian="15pt" style:font-weight-asian="normal" style:font-size-complex="15pt" style:font-weight-complex="normal"/>
    </style:style>
    <style:style style:name="P32" style:family="paragraph" style:parent-style-name="Standard">
      <style:text-properties style:font-name="Calibri1" fo:font-size="15pt" style:text-underline-style="none" fo:font-weight="normal" officeooo:rsid="0680c04f" officeooo:paragraph-rsid="099595ef" style:font-size-asian="15pt" style:font-weight-asian="normal" style:font-size-complex="15pt" style:font-weight-complex="normal"/>
    </style:style>
    <style:style style:name="P33" style:family="paragraph" style:parent-style-name="Standard">
      <style:text-properties style:font-name="Calibri1" fo:font-size="15pt" style:text-underline-style="none" fo:font-weight="normal" officeooo:rsid="068378de" officeooo:paragraph-rsid="099595ef" style:font-size-asian="15pt" style:font-weight-asian="normal" style:font-size-complex="15pt" style:font-weight-complex="normal"/>
    </style:style>
    <style:style style:name="P34" style:family="paragraph" style:parent-style-name="Standard">
      <style:text-properties style:font-name="Calibri1" fo:font-size="15pt" style:text-underline-style="none" fo:font-weight="normal" officeooo:rsid="06849d92" officeooo:paragraph-rsid="099595ef" style:font-size-asian="15pt" style:font-weight-asian="normal" style:font-size-complex="15pt" style:font-weight-complex="normal"/>
    </style:style>
    <style:style style:name="P35" style:family="paragraph" style:parent-style-name="Standard">
      <style:text-properties style:font-name="Calibri1" fo:font-size="15pt" style:text-underline-style="none" fo:font-weight="normal" officeooo:rsid="069498c7" officeooo:paragraph-rsid="099595ef" style:font-size-asian="15pt" style:font-weight-asian="normal" style:font-size-complex="15pt" style:font-weight-complex="normal"/>
    </style:style>
    <style:style style:name="P36" style:family="paragraph" style:parent-style-name="Standard">
      <style:text-properties style:font-name="Calibri1" fo:font-size="15pt" style:text-underline-style="none" fo:font-weight="normal" officeooo:rsid="0694b76d" officeooo:paragraph-rsid="099595ef" style:font-size-asian="15pt" style:font-weight-asian="normal" style:font-size-complex="15pt" style:font-weight-complex="normal"/>
    </style:style>
    <style:style style:name="P37" style:family="paragraph" style:parent-style-name="Standard">
      <style:text-properties style:font-name="Calibri1" fo:font-size="15pt" style:text-underline-style="none" fo:font-weight="normal" officeooo:rsid="06975749" officeooo:paragraph-rsid="099595ef" style:font-size-asian="15pt" style:font-weight-asian="normal" style:font-size-complex="15pt" style:font-weight-complex="normal"/>
    </style:style>
    <style:style style:name="P38" style:family="paragraph" style:parent-style-name="Standard">
      <style:text-properties style:font-name="Calibri1" fo:font-size="15pt" style:text-underline-style="none" fo:font-weight="normal" officeooo:rsid="0688db88" officeooo:paragraph-rsid="099595ef" style:font-size-asian="15pt" style:font-weight-asian="normal" style:font-size-complex="15pt" style:font-weight-complex="normal"/>
    </style:style>
    <style:style style:name="P39" style:family="paragraph" style:parent-style-name="Standard">
      <style:text-properties style:font-name="Calibri1" fo:font-size="15pt" style:text-underline-style="none" fo:font-weight="normal" officeooo:rsid="06c32fea" officeooo:paragraph-rsid="099595ef" style:font-size-asian="15pt" style:font-weight-asian="normal" style:font-size-complex="15pt" style:font-weight-complex="normal"/>
    </style:style>
    <style:style style:name="P40" style:family="paragraph" style:parent-style-name="Standard">
      <style:paragraph-properties fo:margin-top="0mm" fo:margin-bottom="1.99mm" style:contextual-spacing="false" fo:break-before="page"/>
      <style:text-properties style:font-name="Calibri1" fo:font-size="13pt" style:text-underline-style="none" fo:font-weight="normal" officeooo:rsid="07588562" officeooo:paragraph-rsid="095a2de6" style:font-size-asian="13pt" style:font-weight-asian="normal" style:font-size-complex="13pt" style:font-weight-complex="normal"/>
    </style:style>
    <style:style style:name="P41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normal" officeooo:rsid="07a5c96b" officeooo:paragraph-rsid="09263c0d" style:font-size-asian="14pt" style:font-weight-asian="normal" style:font-size-complex="14pt" style:font-weight-complex="normal"/>
    </style:style>
    <style:style style:name="P42" style:family="paragraph" style:parent-style-name="Standard">
      <style:paragraph-properties fo:margin-top="0mm" fo:margin-bottom="1.99mm" style:contextual-spacing="false"/>
      <style:text-properties style:font-name="Calibri1" fo:font-size="13pt" style:text-underline-style="none" fo:font-weight="normal" officeooo:rsid="07a5c96b" officeooo:paragraph-rsid="09263c0d" style:font-size-asian="13pt" style:font-weight-asian="normal" style:font-size-complex="13pt" style:font-weight-complex="normal"/>
    </style:style>
    <style:style style:name="P43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bold" officeooo:rsid="078419f7" officeooo:paragraph-rsid="078bedb1" style:font-size-asian="14pt" style:font-weight-asian="bold" style:font-size-complex="14pt" style:font-weight-complex="bold"/>
    </style:style>
    <style:style style:name="P44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bold" officeooo:rsid="0788e3ff" officeooo:paragraph-rsid="078bedb1" style:font-size-asian="14pt" style:font-weight-asian="bold" style:font-size-complex="14pt" style:font-weight-complex="bold"/>
    </style:style>
    <style:style style:name="P45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bold" officeooo:rsid="077b6ecd" officeooo:paragraph-rsid="078232ca" style:font-size-asian="14pt" style:font-weight-asian="bold" style:font-size-complex="14pt" style:font-weight-complex="bold"/>
    </style:style>
    <style:style style:name="P46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bold" officeooo:rsid="077b6ecd" officeooo:paragraph-rsid="09f5a862" style:font-size-asian="14pt" style:font-weight-asian="bold" style:font-size-complex="14pt" style:font-weight-complex="bold"/>
    </style:style>
    <style:style style:name="P47" style:family="paragraph" style:parent-style-name="Standard">
      <style:paragraph-properties fo:margin-top="0mm" fo:margin-bottom="1.99mm" style:contextual-spacing="false"/>
      <style:text-properties style:font-name="Calibri1" fo:font-size="14pt" style:text-underline-style="none" fo:font-weight="bold" officeooo:rsid="077b6ecd" officeooo:paragraph-rsid="09fe33d1" style:font-size-asian="14pt" style:font-weight-asian="bold" style:font-size-complex="14pt" style:font-weight-complex="bold"/>
    </style:style>
    <style:style style:name="T1" style:family="text">
      <style:text-properties officeooo:rsid="0a06945e"/>
    </style:style>
    <style:style style:name="T2" style:family="text">
      <style:text-properties fo:color="#c9211e" loext:opacity="100%" fo:font-size="24pt" fo:font-weight="bold" officeooo:rsid="099595ef" style:font-size-asian="24pt" style:font-weight-asian="bold" style:font-size-complex="24pt" style:font-weight-complex="bold"/>
    </style:style>
    <style:style style:name="T3" style:family="text">
      <style:text-properties fo:font-weight="bold" officeooo:rsid="05f4c1f5" style:font-weight-asian="bold" style:font-weight-complex="bold"/>
    </style:style>
    <style:style style:name="T4" style:family="text">
      <style:text-properties officeooo:rsid="05f4c1f5"/>
    </style:style>
    <style:style style:name="T5" style:family="text">
      <style:text-properties officeooo:rsid="0606e190"/>
    </style:style>
    <style:style style:name="T6" style:family="text">
      <style:text-properties officeooo:rsid="070a8819"/>
    </style:style>
    <style:style style:name="T7" style:family="text">
      <style:text-properties officeooo:rsid="070f0cc0"/>
    </style:style>
    <style:style style:name="T8" style:family="text">
      <style:text-properties officeooo:rsid="0717e278"/>
    </style:style>
    <style:style style:name="T9" style:family="text">
      <style:text-properties fo:font-weight="bold" officeooo:rsid="070a9d84" style:font-weight-asian="bold" style:font-weight-complex="bold"/>
    </style:style>
    <style:style style:name="T10" style:family="text">
      <style:text-properties officeooo:rsid="070a9d84"/>
    </style:style>
    <style:style style:name="T11" style:family="text">
      <style:text-properties officeooo:rsid="07079ad5"/>
    </style:style>
    <style:style style:name="T12" style:family="text">
      <style:text-properties officeooo:rsid="071d2f81"/>
    </style:style>
    <style:style style:name="T13" style:family="text">
      <style:text-properties officeooo:rsid="071e59a9"/>
    </style:style>
    <style:style style:name="T14" style:family="text">
      <style:text-properties style:font-name="Calibri" officeooo:rsid="05f4c1f5" style:font-name-asian="Calibri" style:font-name-complex="Calibri"/>
    </style:style>
    <style:style style:name="T15" style:family="text">
      <style:text-properties officeooo:rsid="0711d4e3"/>
    </style:style>
    <style:style style:name="T16" style:family="text">
      <style:text-properties officeooo:rsid="0713b447"/>
    </style:style>
    <style:style style:name="T17" style:family="text">
      <style:text-properties officeooo:rsid="0715917c"/>
    </style:style>
    <style:style style:name="T18" style:family="text">
      <style:text-properties officeooo:rsid="071af92b"/>
    </style:style>
    <style:style style:name="T19" style:family="text">
      <style:text-properties officeooo:rsid="071b9dc8"/>
    </style:style>
    <style:style style:name="T20" style:family="text">
      <style:text-properties officeooo:rsid="08e830df"/>
    </style:style>
    <style:style style:name="T21" style:family="text">
      <style:text-properties officeooo:rsid="0708d874"/>
    </style:style>
    <style:style style:name="T22" style:family="text">
      <style:text-properties officeooo:rsid="07094716"/>
    </style:style>
    <style:style style:name="T23" style:family="text">
      <style:text-properties officeooo:rsid="060b2f44"/>
    </style:style>
    <style:style style:name="T24" style:family="text">
      <style:text-properties officeooo:rsid="0717b949"/>
    </style:style>
    <style:style style:name="T25" style:family="text">
      <style:text-properties officeooo:rsid="07085e08"/>
    </style:style>
    <style:style style:name="T26" style:family="text">
      <style:text-properties fo:font-weight="bold" officeooo:rsid="07085e08" style:font-weight-asian="bold" style:font-weight-complex="bold"/>
    </style:style>
    <style:style style:name="T27" style:family="text">
      <style:text-properties officeooo:rsid="0715baf8"/>
    </style:style>
    <style:style style:name="T28" style:family="text">
      <style:text-properties officeooo:rsid="05f82fd4"/>
    </style:style>
    <style:style style:name="T29" style:family="text">
      <style:text-properties officeooo:rsid="072e2990"/>
    </style:style>
    <style:style style:name="T30" style:family="text">
      <style:text-properties fo:font-weight="bold" officeooo:rsid="072e2990" style:font-weight-asian="bold" style:font-weight-complex="bold"/>
    </style:style>
    <style:style style:name="T31" style:family="text">
      <style:text-properties officeooo:rsid="0774397f"/>
    </style:style>
    <style:style style:name="T32" style:family="text">
      <style:text-properties fo:font-weight="bold" officeooo:rsid="08e830df" style:font-weight-asian="bold" style:font-weight-complex="bold"/>
    </style:style>
    <style:style style:name="T33" style:family="text">
      <style:text-properties officeooo:rsid="08e6b676"/>
    </style:style>
    <style:style style:name="T34" style:family="text">
      <style:text-properties fo:font-weight="bold" officeooo:rsid="08e6b676" style:font-weight-asian="bold" style:font-weight-complex="bold"/>
    </style:style>
    <style:style style:name="T35" style:family="text">
      <style:text-properties officeooo:rsid="05f36428"/>
    </style:style>
    <style:style style:name="T36" style:family="text">
      <style:text-properties officeooo:rsid="07062d9c"/>
    </style:style>
    <style:style style:name="T37" style:family="text">
      <style:text-properties officeooo:rsid="07055008"/>
    </style:style>
    <style:style style:name="T38" style:family="text">
      <style:text-properties style:font-name="Calibri" officeooo:rsid="07055008" style:font-name-asian="Calibri" style:font-name-complex="Calibri"/>
    </style:style>
    <style:style style:name="T39" style:family="text">
      <style:text-properties style:font-name="Calibri" officeooo:rsid="07055008" style:font-name-asian="NSimSun" style:font-name-complex="Lucida Sans1"/>
    </style:style>
    <style:style style:name="T40" style:family="text">
      <style:text-properties officeooo:rsid="0701ec5d"/>
    </style:style>
    <style:style style:name="T41" style:family="text">
      <style:text-properties officeooo:rsid="07c58456"/>
    </style:style>
    <style:style style:name="T42" style:family="text">
      <style:text-properties officeooo:rsid="07751978"/>
    </style:style>
    <style:style style:name="T43" style:family="text">
      <style:text-properties fo:font-weight="bold" officeooo:rsid="0774397f" style:font-weight-asian="bold" style:font-weight-complex="bold"/>
    </style:style>
    <style:style style:name="T44" style:family="text">
      <style:text-properties officeooo:rsid="05f5a80f"/>
    </style:style>
    <style:style style:name="T45" style:family="text">
      <style:text-properties officeooo:rsid="05fa20f1"/>
    </style:style>
    <style:style style:name="T46" style:family="text">
      <style:text-properties officeooo:rsid="06055bd2"/>
    </style:style>
    <style:style style:name="T47" style:family="text">
      <style:text-properties officeooo:rsid="06eb1828"/>
    </style:style>
    <style:style style:name="T48" style:family="text">
      <style:text-properties officeooo:rsid="05ffbbaf"/>
    </style:style>
    <style:style style:name="T49" style:family="text">
      <style:text-properties officeooo:rsid="06010079"/>
    </style:style>
    <style:style style:name="T50" style:family="text">
      <style:text-properties officeooo:rsid="060779f4"/>
    </style:style>
    <style:style style:name="T51" style:family="text">
      <style:text-properties officeooo:rsid="06025d6d"/>
    </style:style>
    <style:style style:name="T52" style:family="text">
      <style:text-properties style:font-name="Calibri1" style:text-underline-style="none" fo:font-weight="normal" officeooo:rsid="07c7989f" style:font-weight-asian="normal" style:font-weight-complex="normal"/>
    </style:style>
    <style:style style:name="T53" style:family="text">
      <style:text-properties style:font-name="Calibri1" style:text-underline-style="none" fo:font-weight="normal" officeooo:rsid="07c8ac22" style:font-weight-asian="normal" style:font-weight-complex="normal"/>
    </style:style>
    <style:style style:name="T54" style:family="text">
      <style:text-properties style:font-name="Calibri1" style:text-underline-style="none" fo:font-weight="normal" officeooo:rsid="07a5c96b" style:font-weight-asian="normal" style:font-weight-complex="normal"/>
    </style:style>
    <style:style style:name="T55" style:family="text">
      <style:text-properties style:font-name="Calibri1" style:text-underline-style="none" fo:font-weight="normal" officeooo:rsid="07b08e14" style:font-weight-asian="normal" style:font-weight-complex="normal"/>
    </style:style>
    <style:style style:name="T56" style:family="text">
      <style:text-properties style:font-name="Calibri1" style:text-underline-style="none" fo:font-weight="normal" officeooo:rsid="08505bd1" style:font-weight-asian="normal" style:font-weight-complex="normal"/>
    </style:style>
    <style:style style:name="T57" style:family="text">
      <style:text-properties style:font-name="Calibri1" fo:font-size="11pt" style:text-underline-style="none" fo:font-weight="normal" officeooo:rsid="08505bd1" style:font-size-asian="11pt" style:font-weight-asian="normal" style:font-size-complex="11pt" style:font-weight-complex="normal"/>
    </style:style>
    <style:style style:name="T58" style:family="text">
      <style:text-properties style:font-name="Calibri1" style:text-underline-style="none" fo:font-weight="normal" officeooo:rsid="07a2c63e" style:font-weight-asian="normal" style:font-weight-complex="normal"/>
    </style:style>
    <style:style style:name="T59" style:family="text">
      <style:text-properties fo:font-weight="bold" officeooo:rsid="07b12422" style:font-weight-asian="bold" style:font-weight-complex="bold"/>
    </style:style>
    <style:style style:name="T60" style:family="text">
      <style:text-properties officeooo:rsid="07b12422"/>
    </style:style>
    <style:style style:name="T61" style:family="text">
      <style:text-properties style:font-name="Calibri" officeooo:rsid="0928fabe"/>
    </style:style>
    <style:style style:name="T62" style:family="text">
      <style:text-properties officeooo:rsid="0928fabe"/>
    </style:style>
    <style:style style:name="T63" style:family="text">
      <style:text-properties fo:font-weight="bold" officeooo:rsid="07ab1865" style:font-weight-asian="bold" style:font-weight-complex="bold"/>
    </style:style>
    <style:style style:name="T64" style:family="text">
      <style:text-properties officeooo:rsid="0635d0f9"/>
    </style:style>
    <style:style style:name="T65" style:family="text">
      <style:text-properties officeooo:rsid="06351933"/>
    </style:style>
    <style:style style:name="T66" style:family="text">
      <style:text-properties officeooo:rsid="06a0b058"/>
    </style:style>
    <style:style style:name="T67" style:family="text">
      <style:text-properties fo:font-weight="bold" style:font-weight-asian="bold" style:font-weight-complex="bold"/>
    </style:style>
    <style:style style:name="T68" style:family="text">
      <style:text-properties style:font-name-asian="Calibri" style:font-name-complex="Calibri"/>
    </style:style>
    <style:style style:name="T69" style:family="text">
      <style:text-properties officeooo:rsid="09c11043"/>
    </style:style>
    <style:style style:name="T70" style:family="text">
      <style:text-properties fo:font-weight="bold" officeooo:rsid="06ba73f9" style:font-weight-asian="bold" style:font-weight-complex="bold"/>
    </style:style>
    <style:style style:name="T71" style:family="text">
      <style:text-properties officeooo:rsid="06ba73f9"/>
    </style:style>
    <style:style style:name="T72" style:family="text">
      <style:text-properties officeooo:rsid="06afd51e"/>
    </style:style>
    <style:style style:name="T73" style:family="text">
      <style:text-properties officeooo:rsid="09c1594b"/>
    </style:style>
    <style:style style:name="T74" style:family="text">
      <style:text-properties officeooo:rsid="06b03ec7"/>
    </style:style>
    <style:style style:name="T75" style:family="text">
      <style:text-properties officeooo:rsid="06bb98a7"/>
    </style:style>
    <style:style style:name="T76" style:family="text">
      <style:text-properties style:font-name="Calibri" officeooo:rsid="06bb98a7" style:font-name-asian="Calibri" style:font-name-complex="Calibri"/>
    </style:style>
    <style:style style:name="T77" style:family="text">
      <style:text-properties fo:font-weight="bold" officeooo:rsid="09c11043" style:font-weight-asian="bold" style:font-weight-complex="bold"/>
    </style:style>
    <style:style style:name="T78" style:family="text">
      <style:text-properties officeooo:rsid="09c11043" style:font-name-asian="Calibri" style:font-name-complex="Calibri"/>
    </style:style>
    <style:style style:name="T79" style:family="text">
      <style:text-properties officeooo:rsid="06bb98a7" style:font-name-asian="Calibri" style:font-name-complex="Calibri"/>
    </style:style>
    <style:style style:name="T80" style:family="text">
      <style:text-properties officeooo:rsid="066860c5"/>
    </style:style>
    <style:style style:name="T81" style:family="text">
      <style:text-properties fo:font-weight="bold" officeooo:rsid="066860c5" style:font-weight-asian="bold" style:font-weight-complex="bold"/>
    </style:style>
    <style:style style:name="T82" style:family="text">
      <style:text-properties fo:font-weight="bold" officeooo:rsid="09c818d3" style:font-weight-asian="bold" style:font-weight-complex="bold"/>
    </style:style>
    <style:style style:name="T83" style:family="text">
      <style:text-properties officeooo:rsid="09f9be27"/>
    </style:style>
    <style:style style:name="T84" style:family="text">
      <style:text-properties fo:font-weight="bold" officeooo:rsid="09c11043" style:font-name-asian="Calibri" style:font-weight-asian="bold" style:font-name-complex="Calibri" style:font-weight-complex="bold"/>
    </style:style>
    <style:style style:name="T85" style:family="text">
      <style:text-properties fo:font-weight="bold" officeooo:rsid="09c5f30c" style:font-weight-asian="bold" style:font-weight-complex="bold"/>
    </style:style>
    <style:style style:name="T86" style:family="text">
      <style:text-properties officeooo:rsid="0667ec0d"/>
    </style:style>
    <style:style style:name="T87" style:family="text">
      <style:text-properties officeooo:rsid="0665fa54"/>
    </style:style>
    <style:style style:name="T88" style:family="text">
      <style:text-properties fo:font-weight="bold" officeooo:rsid="098bd758" style:font-weight-asian="bold" style:font-weight-complex="bold"/>
    </style:style>
    <style:style style:name="T89" style:family="text">
      <style:text-properties fo:font-weight="bold" officeooo:rsid="069d1327" style:font-weight-asian="bold" style:font-weight-complex="bold"/>
    </style:style>
    <style:style style:name="T90" style:family="text">
      <style:text-properties officeooo:rsid="069d1327"/>
    </style:style>
    <style:style style:name="T91" style:family="text">
      <style:text-properties officeooo:rsid="06694287"/>
    </style:style>
    <style:style style:name="T92" style:family="text">
      <style:text-properties fo:color="#c9211e" loext:opacity="100%" fo:font-weight="bold" officeooo:rsid="09c92213" style:font-weight-asian="bold" style:font-weight-complex="bold"/>
    </style:style>
    <style:style style:name="T93" style:family="text">
      <style:text-properties fo:color="#c9211e" loext:opacity="100%" fo:font-size="10pt" fo:font-weight="bold" officeooo:rsid="09c92213" style:font-size-asian="10pt" style:font-weight-asian="bold" style:font-size-complex="10pt" style:font-weight-complex="bold"/>
    </style:style>
    <style:style style:name="T94" style:family="text">
      <style:text-properties fo:color="#c9211e" loext:opacity="100%" fo:font-size="10pt" fo:font-weight="bold" officeooo:rsid="09fd5714" style:font-size-asian="10pt" style:font-weight-asian="bold" style:font-size-complex="10pt" style:font-weight-complex="bold"/>
    </style:style>
    <style:style style:name="T95" style:family="text">
      <style:text-properties fo:font-weight="bold" officeooo:rsid="068ad7b3" style:font-weight-asian="bold" style:font-weight-complex="bold"/>
    </style:style>
    <style:style style:name="T96" style:family="text">
      <style:text-properties officeooo:rsid="068ad7b3"/>
    </style:style>
    <style:style style:name="T97" style:family="text">
      <style:text-properties officeooo:rsid="068da797"/>
    </style:style>
    <style:style style:name="T98" style:family="text">
      <style:text-properties officeooo:rsid="09c92213"/>
    </style:style>
    <style:style style:name="T99" style:family="text">
      <style:text-properties fo:font-weight="bold" officeooo:rsid="068d0d48" style:font-weight-asian="bold" style:font-weight-complex="bold"/>
    </style:style>
    <style:style style:name="T100" style:family="text">
      <style:text-properties officeooo:rsid="068d0d48"/>
    </style:style>
    <style:style style:name="T101" style:family="text">
      <style:text-properties fo:font-weight="bold" officeooo:rsid="0676658b" style:font-weight-asian="bold" style:font-weight-complex="bold"/>
    </style:style>
    <style:style style:name="T102" style:family="text">
      <style:text-properties officeooo:rsid="0676658b"/>
    </style:style>
    <style:style style:name="T103" style:family="text">
      <style:text-properties officeooo:rsid="06b084e5"/>
    </style:style>
    <style:style style:name="T104" style:family="text">
      <style:text-properties officeooo:rsid="06772181"/>
    </style:style>
    <style:style style:name="T105" style:family="text">
      <style:text-properties officeooo:rsid="067405d7"/>
    </style:style>
    <style:style style:name="T106" style:family="text">
      <style:text-properties officeooo:rsid="06a8a1ee"/>
    </style:style>
    <style:style style:name="T107" style:family="text">
      <style:text-properties fo:font-weight="bold" officeooo:rsid="066ee345" style:font-weight-asian="bold" style:font-weight-complex="bold"/>
    </style:style>
    <style:style style:name="T108" style:family="text">
      <style:text-properties officeooo:rsid="06ae1225"/>
    </style:style>
    <style:style style:name="T109" style:family="text">
      <style:text-properties officeooo:rsid="066ee345"/>
    </style:style>
    <style:style style:name="T110" style:family="text">
      <style:text-properties officeooo:rsid="06b38235"/>
    </style:style>
    <style:style style:name="T111" style:family="text">
      <style:text-properties officeooo:rsid="06a5b96b"/>
    </style:style>
    <style:style style:name="T112" style:family="text">
      <style:text-properties officeooo:rsid="06a6544a"/>
    </style:style>
    <style:style style:name="T113" style:family="text">
      <style:text-properties officeooo:rsid="06b24f27"/>
    </style:style>
    <style:style style:name="T114" style:family="text">
      <style:text-properties fo:font-weight="bold" officeooo:rsid="06a6544a" style:font-weight-asian="bold" style:font-weight-complex="bold"/>
    </style:style>
    <style:style style:name="T115" style:family="text">
      <style:text-properties style:font-name="Calibri" officeooo:rsid="06a6544a" style:font-name-asian="Calibri" style:font-name-complex="Calibri"/>
    </style:style>
    <style:style style:name="T116" style:family="text">
      <style:text-properties style:font-name="Calibri" officeooo:rsid="06a6544a" style:font-name-asian="NSimSun" style:font-name-complex="Lucida Sans1"/>
    </style:style>
    <style:style style:name="T117" style:family="text">
      <style:text-properties officeooo:rsid="06937a70"/>
    </style:style>
    <style:style style:name="T118" style:family="text">
      <style:text-properties officeooo:rsid="067fc37d"/>
    </style:style>
    <style:style style:name="T119" style:family="text">
      <style:text-properties officeooo:rsid="06b4d5d9"/>
    </style:style>
    <style:style style:name="T120" style:family="text">
      <style:text-properties officeooo:rsid="06720fb3"/>
    </style:style>
    <style:style style:name="T121" style:family="text">
      <style:text-properties officeooo:rsid="06706419"/>
    </style:style>
    <style:style style:name="T122" style:family="text">
      <style:text-properties officeooo:rsid="067adf4a"/>
    </style:style>
    <style:style style:name="T123" style:family="text">
      <style:text-properties officeooo:rsid="06796b44"/>
    </style:style>
    <style:style style:name="T124" style:family="text">
      <style:text-properties officeooo:rsid="06789852"/>
    </style:style>
    <style:style style:name="T125" style:family="text">
      <style:text-properties officeooo:rsid="067e4368"/>
    </style:style>
    <style:style style:name="T126" style:family="text">
      <style:text-properties officeooo:rsid="067c5565"/>
    </style:style>
    <style:style style:name="T127" style:family="text">
      <style:text-properties officeooo:rsid="06b65db3"/>
    </style:style>
    <style:style style:name="T128" style:family="text">
      <style:text-properties officeooo:rsid="06b25373"/>
    </style:style>
    <style:style style:name="T129" style:family="text">
      <style:text-properties officeooo:rsid="0682bfc7"/>
    </style:style>
    <style:style style:name="T130" style:family="text">
      <style:text-properties officeooo:rsid="06b70edd"/>
    </style:style>
    <style:style style:name="T131" style:family="text">
      <style:text-properties officeooo:rsid="09cae4ad"/>
    </style:style>
    <style:style style:name="T132" style:family="text">
      <style:text-properties fo:font-weight="bold" officeooo:rsid="06b7c46e" style:font-weight-asian="bold" style:font-weight-complex="bold"/>
    </style:style>
    <style:style style:name="T133" style:family="text">
      <style:text-properties officeooo:rsid="06b7c46e"/>
    </style:style>
    <style:style style:name="T134" style:family="text">
      <style:text-properties officeooo:rsid="06b8a16f"/>
    </style:style>
    <style:style style:name="T135" style:family="text">
      <style:text-properties fo:font-weight="bold" officeooo:rsid="0694b76d" style:font-weight-asian="bold" style:font-weight-complex="bold"/>
    </style:style>
    <style:style style:name="T136" style:family="text">
      <style:text-properties officeooo:rsid="0694b76d"/>
    </style:style>
    <style:style style:name="T137" style:family="text">
      <style:text-properties officeooo:rsid="06975749"/>
    </style:style>
    <style:style style:name="T138" style:family="text">
      <style:text-properties officeooo:rsid="06963c1b"/>
    </style:style>
    <style:style style:name="T139" style:family="text">
      <style:text-properties fo:font-weight="bold" officeooo:rsid="06963c1b" style:font-weight-asian="bold" style:font-weight-complex="bold"/>
    </style:style>
    <style:style style:name="T140" style:family="text">
      <style:text-properties fo:font-weight="bold" officeooo:rsid="06bf4adf" style:font-weight-asian="bold" style:font-weight-complex="bold"/>
    </style:style>
    <style:style style:name="T141" style:family="text">
      <style:text-properties officeooo:rsid="06bec7a6"/>
    </style:style>
    <style:style style:name="T142" style:family="text">
      <style:text-properties fo:color="#c9211e" loext:opacity="100%" fo:font-weight="bold" style:font-weight-asian="bold" style:font-weight-complex="bold"/>
    </style:style>
    <style:style style:name="T143" style:family="text">
      <style:text-properties fo:font-weight="bold" officeooo:rsid="06bcb230" style:font-weight-asian="bold" style:font-weight-complex="bold"/>
    </style:style>
    <style:style style:name="T144" style:family="text">
      <style:text-properties officeooo:rsid="06bcb230"/>
    </style:style>
    <style:style style:name="T145" style:family="text">
      <style:text-properties officeooo:rsid="06c32fea"/>
    </style:style>
    <style:style style:name="T146" style:family="text">
      <style:text-properties style:font-name="Calibri" officeooo:rsid="06bd91fb" style:font-name-asian="Calibri" style:font-name-complex="Calibri"/>
    </style:style>
    <style:style style:name="T147" style:family="text">
      <style:text-properties style:font-name="Calibri" officeooo:rsid="06bcb230" style:font-name-asian="Calibri" style:font-name-complex="Calibri"/>
    </style:style>
    <style:style style:name="T148" style:family="text">
      <style:text-properties style:font-name="Calibri" officeooo:rsid="06c17242" style:font-name-asian="Calibri" style:font-name-complex="Calibri"/>
    </style:style>
    <style:style style:name="T149" style:family="text">
      <style:text-properties officeooo:rsid="06bcb230" style:font-name-asian="Calibri" style:font-name-complex="Calibri"/>
    </style:style>
    <style:style style:name="T150" style:family="text">
      <style:text-properties officeooo:rsid="06bd91fb" style:font-name-asian="Calibri" style:font-name-complex="Calibri"/>
    </style:style>
    <style:style style:name="T151" style:family="text">
      <style:text-properties officeooo:rsid="06c17242" style:font-name-asian="Calibri" style:font-name-complex="Calibri"/>
    </style:style>
    <style:style style:name="T152" style:family="text">
      <style:text-properties style:font-name="Calibri" fo:font-weight="bold" officeooo:rsid="06c17242" style:font-weight-asian="bold" style:font-weight-complex="bold"/>
    </style:style>
    <style:style style:name="T153" style:family="text">
      <style:text-properties style:font-name="Calibri" fo:font-weight="bold" style:font-weight-asian="bold" style:font-weight-complex="bold"/>
    </style:style>
    <style:style style:name="T154" style:family="text">
      <style:text-properties style:font-name="Calibri"/>
    </style:style>
    <style:style style:name="T155" style:family="text">
      <style:text-properties fo:font-weight="bold" style:font-name-asian="Calibri" style:font-weight-asian="bold" style:font-name-complex="Calibri" style:font-weight-complex="bold"/>
    </style:style>
    <style:style style:name="T156" style:family="text">
      <style:text-properties officeooo:rsid="075916f2" style:font-name-asian="Calibri" style:font-name-complex="Calibri"/>
    </style:style>
    <style:style style:name="T157" style:family="text">
      <style:text-properties officeooo:rsid="0991633f" style:font-name-asian="Calibri" style:font-name-complex="Calibri"/>
    </style:style>
    <style:style style:name="T158" style:family="text">
      <style:text-properties officeooo:rsid="095ea485" style:font-name-asian="Calibri" style:font-name-complex="Calibri"/>
    </style:style>
    <style:style style:name="T159" style:family="text">
      <style:text-properties officeooo:rsid="098d5e3a" style:font-name-asian="Calibri" style:font-name-complex="Calibri"/>
    </style:style>
    <style:style style:name="T160" style:family="text">
      <style:text-properties officeooo:rsid="095a2de6" style:font-name-asian="Calibri" style:font-name-complex="Calibri"/>
    </style:style>
    <style:style style:name="T161" style:family="text">
      <style:text-properties fo:font-weight="bold" officeooo:rsid="08ea1f5d" style:font-weight-asian="bold" style:font-weight-complex="bold"/>
    </style:style>
    <style:style style:name="T162" style:family="text">
      <style:text-properties fo:font-size="13pt" style:font-size-asian="13pt" style:font-size-complex="13pt"/>
    </style:style>
    <style:style style:name="T163" style:family="text">
      <style:text-properties fo:font-weight="bold" officeooo:rsid="078bedb1" style:font-weight-asian="bold" style:font-weight-complex="bold"/>
    </style:style>
    <style:style style:name="T164" style:family="text">
      <style:text-properties officeooo:rsid="078bedb1"/>
    </style:style>
    <style:style style:name="T165" style:family="text">
      <style:text-properties officeooo:rsid="09914516"/>
    </style:style>
    <style:style style:name="T166" style:family="text">
      <style:text-properties officeooo:rsid="09922a0f"/>
    </style:style>
    <style:style style:name="T167" style:family="text">
      <style:text-properties style:text-underline-style="solid" style:text-underline-width="auto" style:text-underline-color="font-color" officeooo:rsid="078bedb1"/>
    </style:style>
    <style:style style:name="T168" style:family="text">
      <style:text-properties fo:color="#000000" loext:opacity="100%" officeooo:rsid="05a685e2" style:font-name-asian="Calibri" style:font-name-complex="Calibri"/>
    </style:style>
    <style:style style:name="T169" style:family="text">
      <style:text-properties fo:color="#000000" loext:opacity="100%" officeooo:rsid="078bedb1" style:font-name-asian="Calibri" style:font-name-complex="Calibri"/>
    </style:style>
    <style:style style:name="T170" style:family="text">
      <style:text-properties fo:font-weight="normal" style:font-weight-asian="normal" style:font-weight-complex="normal"/>
    </style:style>
    <style:style style:name="T171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172" style:family="text">
      <style:text-properties style:text-underline-style="solid" style:text-underline-width="auto" style:text-underline-color="font-color"/>
    </style:style>
    <style:style style:name="T173" style:family="text">
      <style:text-properties style:text-underline-style="solid" style:text-underline-width="auto" style:text-underline-color="font-color" officeooo:rsid="07859268" style:font-name-asian="Calibri" style:font-name-complex="Calibri"/>
    </style:style>
    <style:style style:name="T174" style:family="text">
      <style:text-properties style:text-underline-style="solid" style:text-underline-width="auto" style:text-underline-color="font-color" officeooo:rsid="07859268"/>
    </style:style>
    <style:style style:name="T175" style:family="text">
      <style:text-properties fo:font-weight="normal" officeooo:rsid="07859268" style:font-weight-asian="normal" style:font-weight-complex="normal"/>
    </style:style>
    <style:style style:name="T176" style:family="text">
      <style:text-properties fo:font-weight="normal" officeooo:rsid="077b6ecd" style:font-weight-asian="normal" style:font-weight-complex="normal"/>
    </style:style>
    <style:style style:name="T177" style:family="text">
      <style:text-properties fo:font-weight="normal" officeooo:rsid="0785c191" style:font-weight-asian="normal" style:font-weight-complex="normal"/>
    </style:style>
    <style:style style:name="T178" style:family="text">
      <style:text-properties fo:color="#000000" loext:opacity="100%" fo:font-weight="normal" officeooo:rsid="05a685e2" style:font-name-asian="Calibri" style:font-weight-asian="normal" style:font-name-complex="Calibri" style:font-weight-complex="normal"/>
    </style:style>
    <style:style style:name="T179" style:family="text">
      <style:text-properties fo:color="#000000" loext:opacity="100%" fo:font-weight="normal" officeooo:rsid="0785c191" style:font-name-asian="Calibri" style:font-weight-asian="normal" style:font-name-complex="Calibri" style:font-weight-complex="normal"/>
    </style:style>
    <style:style style:name="T180" style:family="text">
      <style:text-properties fo:color="#000000" loext:opacity="100%" fo:font-weight="normal" officeooo:rsid="0787391f" style:font-name-asian="Calibri" style:font-weight-asian="normal" style:font-name-complex="Calibri" style:font-weight-complex="normal"/>
    </style:style>
    <style:style style:name="T181" style:family="text">
      <style:text-properties fo:font-weight="normal" officeooo:rsid="078a9363" style:font-weight-asian="normal" style:font-weight-complex="normal"/>
    </style:style>
    <style:style style:name="T182" style:family="text">
      <style:text-properties fo:font-weight="normal" officeooo:rsid="078bedb1" style:font-weight-asian="normal" style:font-weight-complex="normal"/>
    </style:style>
    <style:style style:name="T183" style:family="text">
      <style:text-properties fo:color="#000000" loext:opacity="100%" fo:font-weight="normal" officeooo:rsid="078bedb1" style:font-name-asian="Calibri" style:font-weight-asian="normal" style:font-name-complex="Calibri" style:font-weight-complex="normal"/>
    </style:style>
    <style:style style:name="T184" style:family="text">
      <style:text-properties fo:font-weight="normal" officeooo:rsid="077cda57" style:font-weight-asian="normal" style:font-weight-complex="normal"/>
    </style:style>
    <style:style style:name="T185" style:family="text">
      <style:text-properties officeooo:rsid="077e48b3"/>
    </style:style>
    <style:style style:name="T186" style:family="text">
      <style:text-properties fo:font-weight="normal" officeooo:rsid="077e48b3" style:font-weight-asian="normal" style:font-weight-complex="normal"/>
    </style:style>
    <style:style style:name="T187" style:family="text">
      <style:text-properties fo:color="#000000" loext:opacity="100%" fo:font-weight="normal" officeooo:rsid="077e48b3" style:font-name-asian="Calibri" style:font-weight-asian="normal" style:font-name-complex="Calibri" style:font-weight-complex="normal"/>
    </style:style>
    <style:style style:name="T188" style:family="text">
      <style:text-properties fo:color="#000000" loext:opacity="100%" officeooo:rsid="078232ca" style:font-name-asian="Calibri" style:font-name-complex="Calibri"/>
    </style:style>
    <style:style style:name="T189" style:family="text">
      <style:text-properties fo:color="#000000" loext:opacity="100%" officeooo:rsid="077fbedc" style:font-name-asian="Calibri" style:font-name-complex="Calibri"/>
    </style:style>
    <style:style style:name="T190" style:family="text">
      <style:text-properties fo:color="#000000" loext:opacity="100%" officeooo:rsid="0781fc29" style:font-name-asian="Calibri" style:font-name-complex="Calibri"/>
    </style:style>
    <style:style style:name="T191" style:family="text">
      <style:text-properties fo:color="#000000" loext:opacity="100%" fo:font-weight="normal" officeooo:rsid="077fbedc" style:font-name-asian="Calibri" style:font-weight-asian="normal" style:font-name-complex="Calibri" style:font-weight-complex="normal"/>
    </style:style>
    <style:style style:name="T192" style:family="text">
      <style:text-properties fo:color="#000000" loext:opacity="100%" style:text-underline-style="solid" style:text-underline-width="auto" style:text-underline-color="font-color" fo:font-weight="normal" officeooo:rsid="0781fc29" style:font-name-asian="Calibri" style:font-weight-asian="normal" style:font-name-complex="Calibri" style:font-weight-complex="normal"/>
    </style:style>
    <style:style style:name="T193" style:family="text">
      <style:text-properties fo:color="#000000" loext:opacity="100%" style:text-underline-style="solid" style:text-underline-width="auto" style:text-underline-color="font-color" fo:font-weight="normal" officeooo:rsid="077fbedc" style:font-name-asian="Calibri" style:font-weight-asian="normal" style:font-name-complex="Calibri" style:font-weight-complex="normal"/>
    </style:style>
    <style:style style:name="T194" style:family="text">
      <style:text-properties fo:color="#000000" loext:opacity="100%" fo:font-weight="normal" officeooo:rsid="0781fc29" style:font-name-asian="Calibri" style:font-weight-asian="normal" style:font-name-complex="Calibri" style:font-weight-complex="normal"/>
    </style:style>
    <style:style style:name="T195" style:family="text">
      <style:text-properties fo:color="#000000" loext:opacity="100%" fo:font-weight="normal" officeooo:rsid="0781fc29" fo:background-color="transparent" loext:char-shading-value="0" style:font-name-asian="Calibri" style:font-weight-asian="normal" style:font-name-complex="Calibri" style:font-weight-complex="normal"/>
    </style:style>
    <style:style style:name="T196" style:family="text">
      <style:text-properties fo:color="#000000" loext:opacity="100%" fo:font-weight="normal" officeooo:rsid="096299aa" style:font-name-asian="Calibri" style:font-weight-asian="normal" style:font-name-complex="Calibri" style:font-weight-complex="normal"/>
    </style:style>
    <style:style style:name="T197" style:family="text">
      <style:text-properties officeooo:rsid="09fe33d1"/>
    </style:style>
    <style:style style:name="T198" style:family="text">
      <style:text-properties fo:font-weight="normal" officeooo:rsid="09fe33d1" style:font-weight-asian="normal" style:font-weight-complex="normal"/>
    </style:style>
    <style:style style:name="T199" style:family="text">
      <style:text-properties style:text-underline-style="solid" style:text-underline-width="auto" style:text-underline-color="font-color" fo:font-weight="normal" officeooo:rsid="0a000183" style:font-weight-asian="normal" style:font-weight-complex="normal"/>
    </style:style>
    <style:style style:name="T200" style:family="text">
      <style:text-properties style:text-underline-style="solid" style:text-underline-width="auto" style:text-underline-color="font-color" fo:font-weight="normal" officeooo:rsid="0a00a8ef" style:font-weight-asian="normal" style:font-weight-complex="normal"/>
    </style:style>
    <style:style style:name="T201" style:family="text">
      <style:text-properties fo:font-weight="normal" officeooo:rsid="0a000183" style:font-weight-asian="normal" style:font-weight-complex="normal"/>
    </style:style>
    <style:style style:name="T202" style:family="text">
      <style:text-properties style:text-underline-style="solid" style:text-underline-width="auto" style:text-underline-color="font-color" fo:font-weight="normal" officeooo:rsid="0a01f0ce" style:font-weight-asian="normal" style:font-weight-complex="normal"/>
    </style:style>
    <style:style style:name="T203" style:family="text">
      <style:text-properties fo:font-family="'Liberation Serif'" style:font-family-generic="roman" fo:font-weight="normal" officeooo:rsid="0a000183" style:font-family-asian="'Liberation Serif'" style:font-family-generic-asian="roman" style:font-weight-asian="normal" style:font-family-complex="'Liberation Serif'" style:font-family-generic-complex="roman" style:font-weight-complex="normal"/>
    </style:style>
    <style:style style:name="T204" style:family="text">
      <style:text-properties fo:font-weight="normal" officeooo:rsid="0a000183" style:font-name-asian="NSimSun" style:font-weight-asian="normal" style:font-name-complex="Lucida Sans1" style:font-weight-complex="normal"/>
    </style:style>
    <style:style style:name="T205" style:family="text">
      <style:text-properties fo:font-weight="normal" officeooo:rsid="0a01f0ce" style:font-name-asian="NSimSun" style:font-weight-asian="normal" style:font-name-complex="Lucida Sans1" style:font-weight-complex="normal"/>
    </style:style>
    <style:style style:name="T206" style:family="text">
      <style:text-properties fo:font-weight="normal" officeooo:rsid="0a00a8ef" style:font-name-asian="NSimSun" style:font-weight-asian="normal" style:font-name-complex="Lucida Sans1" style:font-weight-complex="normal"/>
    </style:style>
    <style:style style:name="Sect1" style:family="section">
      <style:section-properties text:dont-balance-text-columns="false" style:editable="false">
        <style:columns fo:column-count="4" fo:column-gap="1.98mm">
          <style:column style:rel-width="16383*" fo:start-indent="0mm" fo:end-indent="0.99mm"/>
          <style:column style:rel-width="16383*" fo:start-indent="0.99mm" fo:end-indent="0.99mm"/>
          <style:column style:rel-width="16383*" fo:start-indent="0.99mm" fo:end-indent="0.99mm"/>
          <style:column style:rel-width="16386*" fo:start-indent="0.99mm" fo:end-indent="0m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Traveller <text:span text:style-name="T1">Regeln</text:span></text:p>
      <text:p text:style-name="P2"><text:span text:style-name="T2">Vorstellung<text:line-break/></text:span><text:span text:style-name="T3">Traveller</text:span><text:span text:style-name="T4"> </text:span><text:span text:style-name="T5">(1977)</text:span><text:span text:style-name="T4">: </text:span><text:span text:style-name="T6">~10 </text:span><text:span text:style-name="T7">Versionen</text:span><text:span text:style-name="T6"> (Gurps, d20, …) </text:span><text:span text:style-name="T8">hier</text:span><text:span text:style-name="T6">: Mongoose </text:span><text:span text:style-name="T8">(MgT2)</text:span><text:span text:style-name="T6">, außerdem: Classic</text:span><text:span text:style-name="T4"><text:line-break/></text:span><text:span text:style-name="T9">Third Imperium</text:span><text:span text:style-name="T10">: </text:span><text:span text:style-name="T4">5000 Jahre in der Zukunft, 1000e von bewohnten Planeten,<text:line-break/></text:span><text:span text:style-name="T11">high-tech im Zentrum, primitiv am Rand, </text:span><text:span text:style-name="T12">pseudo-Feudal </text:span><text:span text:style-name="T13">(Adlige)</text:span><text:span text:style-name="T12">, Römisches Reich/EU,<text:line-break/></text:span><text:span text:style-name="T13">TL 0-15, 0:</text:span><text:span text:style-name="T11">Steinzeit, </text:span><text:span text:style-name="T13">7:2026, 15:Zentrum, Säbel, Revolver, Taser, Laser, Plasma-Gewehre</text:span><text:span text:style-name="T11"><text:line-break/><text:line-break/></text:span><text:span text:style-name="T4">überlichtschneller Flug (</text:span><text:span text:style-name="T14">≥</text:span><text:span text:style-name="T4"> 1 Woche), </text:span><text:span text:style-name="T15">nur </text:span><text:span text:style-name="T4">lichtschneller Funk (&lt;</text:span><text:span text:style-name="T16">19. Jahrhundert, </text:span><text:span text:style-name="T17">Kuriere</text:span><text:span text:style-name="T4">)<text:line-break/></text:span><text:span text:style-name="T18">real</text:span><text:span text:style-name="T19">e Menschen</text:span><text:span text:style-name="T18"> (</text:span><text:span text:style-name="T20">nur</text:span><text:span text:style-name="T18"> langsames Skill-Lernen, aber Ausrüstung!), tödlich!<text:line-break/></text:span><text:span text:style-name="T21">zusammengewürfelte Abenteu</text:span><text:span text:style-name="T22">r</text:span><text:span text:style-name="T21">er-Gruppe: </text:span><text:span text:style-name="T23">Firefly </text:span><text:span text:style-name="T24">(</text:span><text:span text:style-name="T25">Expanse</text:span><text:span text:style-name="T24">)</text:span></text:p>
      <text:p text:style-name="P3"><text:span text:style-name="T26">Lifepath</text:span><text:span text:style-name="T25"> </text:span><text:span text:style-name="T27">mit viel würfeln, </text:span><text:span text:style-name="T28">Sterben in der Charaktererstellung<text:line-break/></text:span><text:span text:style-name="T29">6 </text:span><text:span text:style-name="T30">Attribute</text:span><text:span text:style-name="T29">, </text:span><text:span text:style-name="T31">~40</text:span><text:span text:style-name="T29"> </text:span><text:span text:style-name="T32">Skills</text:span><text:span text:style-name="T29"> (+Spezialisierungen), </text:span><text:span text:style-name="T33">Attribute statt </text:span><text:span text:style-name="T34">HP</text:span><text:span text:style-name="T33"> (Ausdauer!)</text:span><text:span text:style-name="T28"><text:line-break/></text:span><text:span text:style-name="T35">2w6</text:span><text:span text:style-name="T36">+Attribut+Fertigkeit</text:span><text:span text:style-name="T35">, </text:span><text:span text:style-name="T37">Erfolg</text:span><text:span text:style-name="T38">≥</text:span><text:span text:style-name="T39">8</text:span><text:span text:style-name="T40">, aber Erfolgsgrade, Erschwernisse etc<text:line-break/></text:span><text:span text:style-name="T11">2 i</text:span><text:span text:style-name="T41">mmer Fehlschlag</text:span><text:span text:style-name="T11">, 12 i</text:span><text:span text:style-name="T41">mmer Erfolg, -6 Patzer, +6 Krit.</text:span><text:span text:style-name="T11">, </text:span><text:span text:style-name="T42">Fertigkeits-Kette, Vorteil/Nachteil</text:span><text:span text:style-name="T11"><text:line-break/></text:span><text:span text:style-name="T43">Fertigkeiten</text:span><text:span text:style-name="T31">: -3 unbekannt, 0 Basis, 1 gelernt, 2 </text:span><text:span text:style-name="T41">Könner</text:span><text:span text:style-name="T31">, 3 Experte, 4 Koryphäe<text:line-break/></text:span><text:span text:style-name="T41">[z.B. 0 Ersthelfer, 1 Sanitäter, 2 Hausarzt, 3 Oberarzt, 4 Chefarzt]<text:line-break/></text:span><text:span text:style-name="T4">ihr seid eine Gruppe Abenteurer mit kleinem alte</text:span><text:span text:style-name="T44">m</text:span><text:span text:style-name="T4"> Raumschiff, </text:span><text:span text:style-name="T45">zu wenig Geld;<text:line-break/></text:span><text:span text:style-name="T46">Computer, Handys, DNA-Analyse, alles aus CSI; </text:span><text:span text:style-name="T47">keine Cyberpunk/Shadowrun-Dystopie</text:span></text:p>
      <text:p text:style-name="P4">Charakter austeilen, <text:span text:style-name="T48">Name &amp; Geschlecht kann geändert werden<text:line-break/></text:span><text:span text:style-name="T49">Captain, Arzt, Ingenieurin, </text:span><text:span text:style-name="T50">Söldner</text:span><text:span text:style-name="T49">, Buchhalter/Betrüger, </text:span><text:span text:style-name="T51">Schmuggler/Hacker</text:span></text:p>
      <text:p text:style-name="P5">Übersetzung</text:p>
      <text:section text:style-name="Sect1" text:name="Bereich1">
        <text:p text:style-name="P6"><text:span text:style-name="T52">Ally – Freund<text:line-break/></text:span><text:span text:style-name="T53">Believer –</text:span><text:span text:style-name="T52"> </text:span><text:span text:style-name="T53">Religiöser </text:span><text:span text:style-name="T54">Benefit – Abschlag<text:line-break/></text:span><text:span text:style-name="T55">Carousing – Geselligkeit </text:span><text:span text:style-name="T56">Gunner – Turmschütze<text:line-break/></text:span><text:span text:style-name="T57">Gun Combat – Schusswaffen </text:span><text:span text:style-name="T56">Melee – Nahkampf<text:line-break/></text:span><text:span text:style-name="T58">Navy – Flotte</text:span><text:span text:style-name="T55"><text:line-break/>Streetwise – Unterwelt<text:line-break/>Stealth – Schleichen</text:span><text:span text:style-name="T52"><text:line-break/></text:span><text:span text:style-name="T55">Term – Periode<text:line-break/></text:span><text:span text:style-name="T53">Truther – Aluhut</text:span><text:span text:style-name="T56"><text:line-break/>Vacc Suit – Raumanzug</text:span></text:p>
        <text:p text:style-name="P7">Profession – Ausbildung</text:p>
      </text:section>
      <text:p text:style-name="P8"/>
      <text:p text:style-name="P9"><text:span text:style-name="T59">Periode</text:span><text:span text:style-name="T60">: </text:span><text:span text:style-name="T61">–</text:span><text:span text:style-name="T62">18, </text:span>19<text:span text:style-name="T61">–</text:span>22, 23<text:span text:style-name="T61">–</text:span>26, 27<text:span text:style-name="T61">–</text:span>30, 31<text:span text:style-name="T61">–</text:span>34, ...</text:p>
      <text:p text:style-name="P10"><text:span text:style-name="T63"/></text:p>
      <text:p text:style-name="P11"/>
      <text:p text:style-name="P12">Regeln</text:p>
      <text:p text:style-name="P13">fast alle Würfe 2w6, muss <text:span text:style-name="T64">meist </text:span>8 erreichen (<text:span text:style-name="T65">~</text:span>40%), <text:span text:style-name="T65">Erfolgsgrad +/-, </text:span><text:span text:style-name="T66">Mods sind stark!</text:span></text:p>
      <text:p text:style-name="P14"><text:span text:style-name="T67">Fertigkeiten:<text:tab/></text:span>2w6 + Attributsbonus + Skillbonus <text:span text:style-name="T68">≥</text:span> 8 → <text:span text:style-name="T69">Effekt</text:span><text:line-break/><text:tab/><text:tab/><text:tab/><text:span text:style-name="T70">Patzer</text:span><text:span text:style-name="T71">:</text:span><text:span text:style-name="T72"> </text:span><text:span text:style-name="T73">gewürfelte</text:span><text:span text:style-name="T74"> </text:span><text:span text:style-name="T71">2 </text:span><text:span text:style-name="T75">&amp;</text:span><text:span text:style-name="T74"> </text:span><text:span text:style-name="T75">Effekt </text:span><text:span text:style-name="T76">≤ –</text:span><text:span text:style-name="T71">6<text:tab/></text:span><text:span text:style-name="T77">Krit.</text:span><text:span text:style-name="T69">: <text:s/></text:span><text:span text:style-name="T73">gewürfelte</text:span><text:span text:style-name="T74"> </text:span><text:span text:style-name="T73">1</text:span><text:span text:style-name="T71">2 </text:span><text:span text:style-name="T73">&amp; </text:span><text:span text:style-name="T75">Effekt </text:span><text:span text:style-name="T78">≥</text:span><text:span text:style-name="T79"> </text:span><text:span text:style-name="T71">6</text:span></text:p>
      <text:p text:style-name="P15"><text:span text:style-name="T80"><text:tab/><text:tab/><text:tab/></text:span><text:span text:style-name="T81">Hilfe/</text:span><text:span text:style-name="T82">Aufgaben</text:span><text:span text:style-name="T77">kette</text:span><text:span text:style-name="T69"> (</text:span><text:span text:style-name="T83">t</text:span><text:span text:style-name="T69">ask </text:span><text:span text:style-name="T83">c</text:span><text:span text:style-name="T69">hain) <text:s text:c="2"/></text:span><text:span text:style-name="T77">&lt;0</text:span><text:span text:style-name="T69">→-1<text:tab/><text:tab/></text:span><text:span text:style-name="T77">0</text:span><text:span text:style-name="T69">→+1<text:tab/></text:span><text:span text:style-name="T84">1-5</text:span><text:span text:style-name="T78">→+2<text:tab/><text:tab/></text:span><text:span text:style-name="T84">≥6</text:span><text:span text:style-name="T78">→+3</text:span></text:p>
      <text:p text:style-name="P15"><text:span text:style-name="T80"><text:tab/><text:tab/><text:tab/></text:span><text:span text:style-name="T81">Werkzeug/</text:span><text:span text:style-name="T85">Umwelt</text:span><text:span text:style-name="T80">: </text:span><text:span text:style-name="T86">Fluch/Segen (</text:span><text:span text:style-name="T87">boon/bane</text:span><text:span text:style-name="T86">)</text:span></text:p>
      <text:p text:style-name="P16"><text:span text:style-name="T67">Modifikatoren:<text:tab/>0:</text:span> -3<text:tab/><text:tab/><text:span text:style-name="T67">1-2:</text:span> -2<text:tab/><text:span text:style-name="T67">3-5:</text:span> -1<text:tab/><text:span text:style-name="T67">6-8:</text:span> ±0<text:tab/><text:span text:style-name="T67">9-11:</text:span> +1<text:tab/><text:span text:style-name="T67">12-14:</text:span> +2<text:tab/><text:span text:style-name="T67">15+:</text:span> +3</text:p>
      <text:p text:style-name="P17"><text:span text:style-name="T67">Alleskönner:</text:span> untrainiert besser als -3, kann später nicht gelernt werden</text:p>
      <text:p text:style-name="P17"><text:span text:style-name="T88">Ausbildung</text:span><text:span text:style-name="T67">:</text:span> Berufsausbildung oder Spezialisierung, frei wählbar</text:p>
      <text:p text:style-name="P18"><text:span text:style-name="T89">Abrunden:</text:span><text:span text:style-name="T90"> </text:span><text:span text:style-name="T91">immer </text:span>nach unten</text:p>
      <text:p text:style-name="P19"><text:span text:style-name="T67">Technologiestufe:</text:span> Steinzeit: TL 0, D 2024: TL 7, Imperium: TL 10-12-15</text:p>
      <text:p text:style-name="P20"><text:span text:style-name="T92">Kampf</text:span><text:span text:style-name="T93"> </text:span><text:span text:style-name="T94">(74)</text:span><text:span text:style-name="T95"><text:line-break/>Initiative:</text:span><text:span text:style-name="T96"> 2w6+Geschick- </text:span><text:span text:style-name="T97">oder </text:span><text:span text:style-name="T96">Intellekt-</text:span><text:span text:style-name="T98">M</text:span><text:span text:style-name="T96">od<text:tab/></text:span><text:span text:style-name="T99">Überraschung:</text:span><text:span text:style-name="T100"> +6/-6 Ini für 1. Runde<text:line-break/></text:span><text:span text:style-name="T99">Taktik:</text:span><text:span text:style-name="T100"> Skill</text:span><text:span text:style-name="T98">wurf</text:span><text:span text:style-name="T100">→Ini<text:tab/><text:tab/></text:span><text:span text:style-name="T101">Anführer:</text:span><text:span text:style-name="T102"> Skill</text:span><text:span text:style-name="T98">wurf</text:span><text:span text:style-name="T102">-Effekt </text:span><text:span text:style-name="T103">=</text:span><text:span text:style-name="T102"> Anzahl Boon/</text:span><text:span text:style-name="T104">Bane</text:span><text:span text:style-name="T102"> </text:span><text:span text:style-name="T103">f</text:span><text:span text:style-name="T105">ü</text:span><text:span text:style-name="T103">r</text:span><text:span text:style-name="T106"> Gefährten</text:span></text:p>
      <text:p text:style-name="P21"><text:span text:style-name="T107">Runde (6s):<text:tab/></text:span>Hauptaktion<text:span text:style-name="T108">+</text:span>Nebenaktion oder 3 Nebenaktionen;<text:line-break/><text:tab/><text:tab/><text:tab/><text:span text:style-name="T109">beliebig </text:span><text:span text:style-name="T108">viele</text:span><text:span text:style-name="T109"> Reaktionen </text:span><text:span text:style-name="T108">(</text:span><text:span text:style-name="T110">je </text:span><text:span text:style-name="T108">-1) </text:span><text:span text:style-name="T109">und freie Aktionen</text:span></text:p>
      <text:p text:style-name="P22"><text:span text:style-name="T67">N</text:span><text:span text:style-name="T99">a</text:span><text:span text:style-name="T67">hkampfangriff:</text:span> 2w6+Nahkampf+(Stärke<text:span text:style-name="T98">|</text:span>Geschick); <text:span text:style-name="T111">Basis</text:span><text:span text:style-name="T112">sch</text:span><text:span text:style-name="T98">aden</text:span><text:span text:style-name="T113">=Effekt+Stärke-Mod </text:span></text:p>
      <text:p text:style-name="P22"><text:span text:style-name="T67">Fernkampfangriff:</text:span> 2w6+Schusswaffen+Geschick; <text:span text:style-name="T111">Basis</text:span><text:span text:style-name="T112">schaden</text:span><text:span text:style-name="T113">=</text:span><text:span text:style-name="T111">Effekt</text:span></text:p>
      <text:p text:style-name="P23"><text:span text:style-name="T114">Schaden</text:span><text:span text:style-name="T67">:</text:span> Basis<text:span text:style-name="T112">schaden</text:span>+Waffenschaden–Schutz (Rüstung+Deckung);</text:p>
      <text:p text:style-name="P24"><text:span text:style-name="T115">≥6→min. </text:span><text:span text:style-name="T116">1;<text:tab/><text:tab/></text:span>zuerst Ausdauer;<text:tab/><text:tab/>wenn <text:span text:style-name="T117">Ausdauer=</text:span>0 →Stärke/Geschick;<text:line-break/>Stärke <text:span text:style-name="T117">und </text:span>Geschick=0 →bewusstlos;<text:tab/><text:tab/><text:span text:style-name="T118">beide=0 →tot<text:tab/><text:tab/></text:span><text:span text:style-name="T119">Stun: –Ausdauer +1/Runde</text:span></text:p>
      <text:p text:style-name="P25"><text:span text:style-name="T67">Nebenaktionen: </text:span><text:span text:style-name="T120">z</text:span>ielen <text:span text:style-name="T120">(</text:span>+1<text:span text:style-name="T120">)</text:span>, aufstehen, hinlegen, knien, <text:span text:style-name="T120">Waffe ziehen, nachladen,</text:span></text:p>
      <text:p text:style-name="P26">bewegen (6 m); <text:span text:style-name="T105">mit Skillcheck</text:span><text:span text:style-name="T121">: </text:span><text:span text:style-name="T105">gute Position sehen, Waffe erkennen, etwas aufheben</text:span></text:p>
      <text:p text:style-name="P27"><text:span text:style-name="T67">Freie Aktionen:</text:span> etwas rufen, Knopf drücken, …</text:p>
      <text:p text:style-name="P28"><text:span text:style-name="T67">Reaktion</text:span><text:span text:style-name="T95">en</text:span><text:span text:style-name="T67">:</text:span> ausweichen/<text:span text:style-name="T122">hinwerfen/</text:span>parieren Skillcheck, <text:span text:style-name="T123">je </text:span>-1 für nächste <text:span text:style-name="T124">Runde</text:span></text:p>
      <text:p text:style-name="P29"><text:tab/><text:span text:style-name="T67">ausweichen:</text:span> Geschick-<text:span text:style-name="T111">Mod</text:span> oder Athletik/Geschick als Erschwernis für Angreifer</text:p>
      <text:p text:style-name="P29"><text:tab/><text:span text:style-name="T67">niederwerfen:</text:span> -2 für Angreifer <text:span text:style-name="T125">oder -1 </text:span><text:span text:style-name="T117">ohne</text:span><text:span text:style-name="T125"> Deckung; nächste Runde aussetzen</text:span></text:p>
      <text:p text:style-name="P30"><text:tab/><text:span text:style-name="T67">parieren:</text:span> Nahkampf-<text:span text:style-name="T111">Mod</text:span> als <text:span text:style-name="T126">Erschwernis für Angreifer</text:span></text:p>
      <text:p text:style-name="P31"><text:span text:style-name="T67">Erweiterte Aktion:</text:span> <text:span text:style-name="T91">w6 </text:span><text:span text:style-name="T127">Runden</text:span><text:span text:style-name="T91">, w6 Minuten, w6 Stunden, w6 Tage</text:span></text:p>
      <text:p text:style-name="P25"><text:span text:style-name="T67">Reichweite:</text:span> <text:span text:style-name="T128">nah</text:span>+1, ±0, weit-2, extrem-4, Deckung-2, <text:span text:style-name="T129">l</text:span>iegen-1, <text:span text:style-name="T129">beidhändig-2 (kein zielen)</text:span></text:p>
      <text:p text:style-name="P32"><text:span text:style-name="T67">Schutz:</text:span> Vegetation+2; Baumstamm+6; Steinmauer+8; Auto+10; Panzer+15; Festung+20</text:p>
      <text:p text:style-name="P33"><text:span text:style-name="T67">Erste Hilfe:</text:span> <text:span text:style-name="T130">Bildung</text:span><text:span text:style-name="T131">+Medizin</text:span><text:span text:style-name="T130">; </text:span>Effekt→Attribute; <text:span text:style-name="T131">dauert </text:span><text:span text:style-name="T130">w6 Runden</text:span></text:p>
      <text:p text:style-name="P33"><text:span text:style-name="T132">stationäre Hilfe </text:span><text:span text:style-name="T67">(Ausrüstung):</text:span> <text:span text:style-name="T133">3+Ausdauer-</text:span><text:span text:style-name="T134">Mod</text:span><text:span text:style-name="T133">(Patient)+</text:span>Medizin<text:span text:style-name="T133">(Arzt) </text:span>→Attribute/<text:span text:style-name="T133">Tag</text:span></text:p>
      <text:p text:style-name="P34"><text:span text:style-name="T67">natürliches Heilen:</text:span> w6+Ausdauer-Mod/Tag</text:p>
      <text:p text:style-name="P35"><text:span text:style-name="T135">Reisen:</text:span><text:span text:style-name="T136"> </text:span>1 Woche Sprung <text:span text:style-name="T137">(148+w6 h)</text:span>; <text:span text:style-name="T136">12 Stunden Normalraum </text:span><text:span text:style-name="T138">(100 Durchmesser)</text:span></text:p>
      <text:p text:style-name="P36"><text:span text:style-name="T139"><text:tab/></text:span><text:span text:style-name="T140">Task</text:span><text:span text:style-name="T67">ch</text:span><text:span text:style-name="T139">ain</text:span><text:span text:style-name="T67">:</text:span> Astrogation <text:span text:style-name="T141">4+</text:span>parsecs+ (w6x10 Minuten), Reaktor <text:span text:style-name="T142">??</text:span>, Sprungantrieb <text:span text:style-name="T138">4+</text:span></text:p>
      <text:p text:style-name="P37"><text:tab/>Unraffinierter Treibstoff: -2<text:tab/><text:tab/>Innerhalb 100 Durchmesser: –4 </text:p>
      <text:p text:style-name="P37"><text:tab/>Fehlsprung: -1: +w6 Tage<text:tab/>-2: +w6*100Durchmesser<text:tab/>-3: w6*w6 parsecs</text:p>
      <text:p text:style-name="P38"><text:tab/>Luxuspassage – Gehobene Passage – Einfache Passage – Lebendfracht<text:line-break/><text:span text:style-name="T143">Schiffe:</text:span><text:span text:style-name="T144"> 100</text:span><text:span text:style-name="T145">T</text:span><text:span text:style-name="T144"> – 5000</text:span><text:span text:style-name="T145">T</text:span><text:span text:style-name="T144">, 1</text:span><text:span text:style-name="T145">T</text:span><text:span text:style-name="T144"> :</text:span><text:span text:style-name="T146">≈</text:span><text:span text:style-name="T144"> 14 m</text:span><text:span text:style-name="T147">³ </text:span><text:span text:style-name="T148">H₂</text:span><text:span text:style-name="T149">:</text:span><text:span text:style-name="T146">≈</text:span><text:span text:style-name="T149"> </text:span><text:span text:style-name="T150">14t Wasser; </text:span><text:span text:style-name="T151">H</text:span><text:span text:style-name="T148">₂ aufnehmen: Pilot 10+;</text:span></text:p>
      <text:p text:style-name="P39"><text:span text:style-name="T152">T</text:span><text:span text:style-name="T153">reibstoff:</text:span><text:span text:style-name="T154"> 0.1t/(parsecs*T)</text:span></text:p>
      <text:p text:style-name="P40"><text:span text:style-name="T155">Verpflichtet w6</text:span><text:span text:style-name="T68"><text:line-break/>1 </text:span><text:span text:style-name="T156">Flotte</text:span><text:span text:style-name="T68"><text:tab/><text:tab/>2 Armee<text:tab/><text:tab/>3 Marines<text:tab/><text:tab/>4 </text:span><text:span text:style-name="T157">Händler/</text:span><text:span text:style-name="T68">Handelsmarine<text:tab/><text:tab/>5 Scouts<text:tab/>6 </text:span><text:span text:style-name="T158">Agent/Polizei</text:span><text:span text:style-name="T68"><text:line-break/></text:span><text:span text:style-name="T159">7 </text:span><text:span text:style-name="T160">Intellekt<text:tab/><text:tab/></text:span><text:span text:style-name="T159">8 </text:span><text:span text:style-name="T160">Stärke/Geschick </text:span><text:span text:style-name="T159">9 </text:span><text:span text:style-name="T160">Ausdauer<text:tab/></text:span><text:span text:style-name="T159">10 </text:span><text:span text:style-name="T158">Bildung</text:span></text:p>
      <text:p text:style-name="P41"><text:span text:style-name="T67">Sozialstatus → </text:span><text:span text:style-name="T161">Adelsrang<text:line-break/></text:span><text:span text:style-name="T162">11 Sir (Ritter)<text:tab/><text:tab/><text:tab/>12 Baron<text:tab/><text:tab/>13 Marquis<text:tab/><text:tab/>14 Count (Graf)<text:tab/><text:tab/>15 Duke (Herzog)</text:span></text:p>
      <text:p text:style-name="P42"><text:span text:style-name="T163">Rente </text:span><text:span text:style-name="T164">(</text:span><text:span text:style-name="T165">nach 5 Perioden, aber </text:span><text:span text:style-name="T164">nicht für Scout, </text:span><text:span text:style-name="T166">Gangster</text:span><text:span text:style-name="T164">, Gefängnis, Herumtreiber)</text:span><text:span text:style-name="T163"><text:line-break/></text:span><text:span text:style-name="T167">#Terms<text:tab/>Rente/Jahr<text:tab/><text:tab/><text:tab/><text:tab/><text:line-break/></text:span><text:span text:style-name="T164">5<text:tab/><text:tab/>10000</text:span><text:span text:style-name="T168">₵</text:span><text:span text:style-name="T164"><text:line-break/>6<text:tab/><text:tab/>12000</text:span><text:span text:style-name="T168">₵</text:span><text:span text:style-name="T164"><text:line-break/>7<text:tab/><text:tab/>14000</text:span><text:span text:style-name="T168">₵</text:span><text:span text:style-name="T164"><text:line-break/>8<text:tab/><text:tab/>16000</text:span><text:span text:style-name="T168">₵</text:span><text:span text:style-name="T164"><text:line-break/>9+<text:tab/><text:tab/>+20000</text:span><text:span text:style-name="T168">₵ </text:span><text:span text:style-name="T169">pro weiterem Term</text:span></text:p>
      <text:p text:style-name="P43">Altern<text:span text:style-name="T170"><text:line-break/></text:span><text:span text:style-name="T171">ab 34: </text:span><text:span text:style-name="T172">2w6</text:span><text:span text:style-name="T173">–</text:span><text:span text:style-name="T174">#Terms</text:span><text:span text:style-name="T171"> am Ende jedes Terms<text:tab/><text:tab/><text:tab/><text:tab/><text:tab/><text:line-break/></text:span><text:span text:style-name="T170">-</text:span><text:span text:style-name="T175">6<text:tab/>3 </text:span><text:span text:style-name="T176">körperliche Attribute -2,<text:tab/></text:span><text:span text:style-name="T175">1 geistiges Attribut -1<text:line-break/>-5<text:tab/>3 </text:span><text:span text:style-name="T176">körperliche Attribute -2</text:span><text:span text:style-name="T175"><text:line-break/>-4<text:tab/>2 </text:span><text:span text:style-name="T176">körperliche</text:span><text:span text:style-name="T175">s </text:span><text:span text:style-name="T176">Attribut -2,<text:tab/></text:span><text:span text:style-name="T175">1 </text:span><text:span text:style-name="T176">körperliche</text:span><text:span text:style-name="T175"> Attribute -1<text:line-break/>-3<text:tab/>1 </text:span><text:span text:style-name="T176">körperliche</text:span><text:span text:style-name="T175">s </text:span><text:span text:style-name="T176">Attribut -2,<text:tab/></text:span><text:span text:style-name="T175">2 </text:span><text:span text:style-name="T176">körperliche</text:span><text:span text:style-name="T175"> Attribute -1<text:line-break/>-2<text:tab/>3 </text:span><text:span text:style-name="T176">körperliche Attribute -</text:span><text:span text:style-name="T175">1<text:line-break/>-1<text:tab/>2 </text:span><text:span text:style-name="T176">körperliche Attribute -</text:span><text:span text:style-name="T175">1<text:line-break/>0<text:tab/>1 </text:span><text:span text:style-name="T176">körperliches Attribut -</text:span><text:span text:style-name="T175">1<text:line-break/></text:span><text:span text:style-name="T177">wenn Attribut 0: Intensivstation, 10000</text:span><text:span text:style-name="T178">₵ </text:span><text:span text:style-name="T179">Rechnung, Attribut</text:span><text:span text:style-name="T180">(e)</text:span><text:span text:style-name="T179">=1</text:span></text:p>
      <text:p text:style-name="P44">Anti-Alterungs-Drogen (Anagathics)<text:span text:style-name="T170"><text:line-break/></text:span><text:span text:style-name="T181">am Anfang jedes Terms: Sozialstatus 10+ (2→Gefängnis)<text:line-break/>ja→<text:tab/>#Terms als positiver Modifier für Alterungs-Würfe<text:line-break/><text:tab/></text:span><text:span text:style-name="T182">alle Überleben/Durchkommen-Würfe doppelt (aber max. 1 Unglück)<text:line-break/><text:tab/>20</text:span><text:span text:style-name="T177">0000</text:span><text:span text:style-name="T178">₵ </text:span><text:span text:style-name="T183">* </text:span><text:span text:style-name="T182">w6 pro Term</text:span></text:p>
      <text:p text:style-name="P45">Verletzungen w6<text:span text:style-name="T170"><text:line-break/>1<text:tab/></text:span><text:span text:style-name="T184">K</text:span><text:span text:style-name="T170">ritisch </text:span><text:span text:style-name="T184">v</text:span><text:span text:style-name="T170">erletz</text:span><text:span text:style-name="T184">t</text:span><text:span text:style-name="T170">: körperliches Attribut -w6, 2 körperliche Attribute -2<text:line-break/>2<text:tab/></text:span><text:span text:style-name="T184">S</text:span><text:span text:style-name="T170">chwer verletzt: körperliches Attribut -w6<text:line-break/>3<text:tab/>Auge oder Gliedmaße verloren: Stärke -</text:span><text:span text:style-name="T184">2 |</text:span><text:span text:style-name="T170">Geschick -2<text:line-break/>4<text:tab/></text:span><text:span text:style-name="T184">Riesen-Narbe: </text:span><text:span text:style-name="T170">körperliches Attribut -</text:span><text:span text:style-name="T184">2<text:line-break/>5<text:tab/>Verletzt: </text:span><text:span text:style-name="T170">körperliches Attribut -</text:span><text:span text:style-name="T184">1<text:line-break/>6<text:tab/>Leicht verletzt: kein permanenter Schaden<text:line-break/></text:span><text:span text:style-name="T185">Heilung</text:span><text:span text:style-name="T186"> von Attributen: 5000</text:span><text:span text:style-name="T178">₵ </text:span><text:span text:style-name="T187">pro Attributspunkt</text:span></text:p>
      <text:p text:style-name="P46"><text:span text:style-name="T188">Übernahme von </text:span><text:span text:style-name="T189">Arzt-Rechnungen </text:span><text:span text:style-name="T188">im Dienst </text:span><text:span text:style-name="T190">2w6+Rang</text:span><text:span text:style-name="T191"><text:line-break/></text:span><text:span text:style-name="T192">Karriere<text:tab/><text:tab/><text:tab/><text:tab/><text:tab/><text:tab/><text:tab/><text:tab/><text:tab/><text:tab/>4+<text:tab/><text:tab/>8+<text:tab/><text:tab/>12+ </text:span><text:span text:style-name="T193"><text:line-break/></text:span><text:span text:style-name="T191">Armee, Flotte, Marines<text:tab/><text:tab/><text:tab/><text:tab/><text:tab/><text:tab/><text:tab/></text:span><text:span text:style-name="T194">75%<text:tab/><text:tab/>100%<text:tab/>100%<text:line-break/></text:span><text:span text:style-name="T195">Agent, Adel, Gelehrter, Unterhaltung, Händler, Zivil<text:tab/>50%<text:tab/><text:tab/> <text:s/>75%<text:tab/>100% <text:line-break/></text:span><text:span text:style-name="T194">Scout, </text:span><text:span text:style-name="T196">Gangster</text:span><text:span text:style-name="T194">, Herumtreiber<text:tab/><text:tab/><text:tab/><text:tab/><text:tab/> <text:s/>0%<text:tab/><text:tab/> <text:s/>50%<text:tab/> <text:s/>75%</text:span></text:p>
      <text:p text:style-name="P47"><text:span text:style-name="T197">Strahlung</text:span><text:span text:style-name="T198"><text:line-break/></text:span><text:span text:style-name="T199">Rads<text:tab/><text:tab/></text:span><text:span text:style-name="T200">S</text:span><text:span text:style-name="T199">ofort</text:span><text:span text:style-name="T200">wirkung</text:span><text:span text:style-name="T199"><text:tab/><text:tab/>Langzeit</text:span><text:span text:style-name="T200">wirkung</text:span><text:span text:style-name="T199"><text:tab/></text:span><text:span text:style-name="T201"><text:tab/></text:span><text:span text:style-name="T202">Ursache<text:tab/><text:tab/><text:tab/>Rads<text:tab/><text:tab/>Zeit</text:span><text:span text:style-name="T199"><text:line-break/></text:span><text:span text:style-name="T203">≤</text:span><text:span text:style-name="T204">50<text:tab/><text:tab/>-<text:tab/><text:tab/><text:tab/><text:tab/>-<text:tab/><text:tab/><text:tab/><text:tab/><text:tab/></text:span><text:span text:style-name="T205">Reaktor-Leck<text:tab/><text:tab/>2w6<text:tab/><text:tab/>Stunde</text:span><text:span text:style-name="T204"><text:line-break/>50-150<text:tab/>w6, </text:span><text:span text:style-name="T206">Skills</text:span><text:span text:style-name="T204">-1<text:tab/><text:tab/>Ausdauer-1<text:tab/><text:tab/><text:tab/></text:span><text:span text:style-name="T205">Kernschmelze<text:tab/><text:tab/>2w6<text:tab/><text:tab/>20 Minuten</text:span><text:span text:style-name="T204"><text:line-break/>150-300<text:tab/>2w6, </text:span><text:span text:style-name="T206">Skills</text:span><text:span text:style-name="T204">-1<text:tab/><text:tab/>Ausdauer-2<text:tab/><text:tab/><text:tab/></text:span><text:span text:style-name="T205">Waffe<text:tab/><text:tab/><text:tab/>2w6*20<text:tab/>sofort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Yu Mincho" svg:font-family="'Yu Mincho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MS Gothic" style:font-family-asian="'MS Gothi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2.47mm" fo:margin-bottom="2.12mm" style:contextual-spacing="false"/>
      <style:text-properties style:font-name="Liberation Serif" fo:font-family="'Liberation Serif'" style:font-family-generic="roman" style:font-pitch="variable" fo:font-size="14pt" fo:font-weight="bold" style:font-name-asian="Yu Mincho" style:font-family-asian="'Yu Mincho'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Yu Mincho" style:font-family-asian="'Yu Mincho'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fo:font-weight="normal" style:font-name-asian="OpenSymbol" style:font-family-asian="OpenSymbol" style:font-charset-asian="x-symbol" style:font-weight-asian="normal" style:font-name-complex="OpenSymbol" style:font-family-complex="OpenSymbol" style:font-charset-complex="x-symbol" style:font-weight-complex="norma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officeooo:paragraph-rsid="0701ad48" style:font-size-asian="10pt" style:font-size-complex="10pt"/>
    </style:style>
    <style:style style:name="MT1" style:family="text">
      <style:text-properties officeooo:rsid="01c8f42b"/>
    </style:style>
    <style:style style:name="MT2" style:family="text">
      <style:text-properties officeooo:rsid="0701ad48"/>
    </style:style>
    <style:style style:name="MT3" style:family="text">
      <style:text-properties officeooo:rsid="09256788"/>
    </style:style>
    <style:style style:name="MT4" style:family="text">
      <style:text-properties officeooo:rsid="09ee2383"/>
    </style:style>
    <style:style style:name="MT5" style:family="text">
      <style:text-properties fo:background-color="transparent" loext:char-shading-value="0"/>
    </style:style>
    <style:style style:name="MT6" style:family="text">
      <style:text-properties fo:color="#000000" loext:opacity="100%" style:font-name="Calibri1" officeooo:rsid="0701ec5d"/>
    </style:style>
    <style:style style:name="MT7" style:family="text">
      <style:text-properties fo:color="#000000" loext:opacity="100%" style:font-name="Calibri1" officeooo:rsid="0a06e9e1"/>
    </style:style>
    <style:style style:name="MT8" style:family="text">
      <style:text-properties fo:color="#000000" loext:opacity="100%" style:font-name="Calibri1" officeooo:rsid="042c5230"/>
    </style:style>
    <style:style style:name="MT9" style:family="text">
      <style:text-properties fo:color="#000000" loext:opacity="100%" style:font-name="Calibri1" officeooo:rsid="0012935e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columns fo:column-count="1" fo:column-gap="0mm"/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>
        <style:header-footer-properties fo:min-height="3mm" fo:margin-left="0mm" fo:margin-right="0mm" fo:margin-top="1.01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0</text:span><text:span text:style-name="MT3">9</text:span><text:span text:style-name="MT1">-</text:span><text:span text:style-name="MT3">0</text:span><text:span text:style-name="MT4">8</text:span><text:tab/><text:bookmark-start text:name="PageNumWizard_FOOTER_Standard1"/><text:span text:style-name="MT5"><text:page-number text:select-page="current">3</text:page-number></text:span><text:bookmark-end text:name="PageNumWizard_FOOTER_Standard1"/><text:tab/> <text:span text:style-name="MT6">Traveller </text:span><text:span text:style-name="MT7">Regeln</text:span><text:span text:style-name="MT8">.</text:span><text:span text:style-name="MT9">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8T05:16:08.080984400</dc:date>
    <meta:editing-duration>P8DT17H42M52S</meta:editing-duration>
    <meta:editing-cycles>2478</meta:editing-cycles>
    <meta:generator>LibreOffice/26.2.1.2$Windows_X86_64 LibreOffice_project/620$Build-2</meta:generator>
    <meta:print-date>2026-09-08T03:21:17.505231600</meta:print-date>
    <meta:printed-by>PDF-Dateien</meta:printed-by>
    <meta:document-statistic meta:table-count="0" meta:image-count="0" meta:object-count="0" meta:page-count="3" meta:paragraph-count="52" meta:word-count="792" meta:character-count="6205" meta:non-whitespace-character-count="5336"/>
  </office:meta>
</office:document-meta>
</file>